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2E000003304D9AC76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1pt" fo:language="sr" fo:country="RS" fo:font-weight="bold" officeooo:paragraph-rsid="0003dbfc" style:font-size-asian="11pt" style:font-weight-asian="bold" style:font-size-complex="11pt" style:font-weight-complex="bold"/>
    </style:style>
    <style:style style:name="P2" style:family="paragraph" style:parent-style-name="Standard">
      <style:text-properties officeooo:paragraph-rsid="0003dbfc"/>
    </style:style>
    <style:style style:name="T1" style:family="text">
      <style:text-properties fo:font-size="11pt" fo:language="sr" fo:country="RS" fo:font-weight="bold" style:font-size-asian="11pt" style:font-weight-asian="bold" style:font-size-complex="11pt" style:font-weight-complex="bold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language="sr" fo:country="RS" fo:font-weight="normal" style:font-size-asian="11pt" style:font-weight-asian="normal" style:font-size-complex="11pt" style:font-weight-complex="normal"/>
    </style:style>
    <style:style style:name="T4" style:family="text">
      <style:text-properties fo:font-size="11pt" fo:font-weight="normal" style:font-size-asian="11pt" style:font-weight-asian="normal" style:font-size-complex="11pt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55cm, -0.055cm, -0.055cm, -0.05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draw:frame draw:style-name="fr1" draw:name="Slika1" text:anchor-type="as-char" svg:width="2.272cm" svg:height="2.364cm" draw:z-index="0"><draw:image xlink:href="Pictures/100000000000032E000003304D9AC76D.jpg" xlink:type="simple" xlink:show="embed" xlink:actuate="onLoad" draw:mime-type="image/jpeg"/></draw:frame></text:p>
      <text:p text:style-name="P1"/>
      <text:p text:style-name="P1">Dјečji vrtić ZLATOKOSA <text:s/>B O R O V O</text:p>
      <text:p text:style-name="P2"><text:span text:style-name="T1">UPRAVNO </text:span><text:span text:style-name="T2">VIJEĆE</text:span></text:p>
      <text:p text:style-name="P1">KLASA:007-04/26-01/5</text:p>
      <text:p text:style-name="P1">URBROJ: 2196-9-1-02-26-01</text:p>
      <text:p text:style-name="P1">Borovo, 9.7.2026.</text:p>
      <text:p text:style-name="P1"/>
      <text:p text:style-name="P2"><text:span text:style-name="T1"><text:s text:c="16"/>Na temelju čl. 41. Statuta </text:span><text:span text:style-name="T2">Dječjeg</text:span><text:span text:style-name="T1"> vrtića ZLATOKOSA BOROVO, <text:s/></text:span><text:span text:style-name="T2">PREDSJEDNIK</text:span></text:p>
      <text:p text:style-name="P1"/>
      <text:p text:style-name="P2"><text:span text:style-name="T1"><text:s text:c="73"/>S A Z I V A</text:span></text:p>
      <text:p text:style-name="P2"><text:span text:style-name="T1">5. </text:span><text:span text:style-name="T2">sjednicu</text:span><text:span text:style-name="T1"> Upravnog </text:span><text:span text:style-name="T2">vijeća</text:span><text:span text:style-name="T1"> u 7. sazivu, </text:span><text:span text:style-name="T2">Dječjeg</text:span><text:span text:style-name="T1"> vrtića ZLATOKOSA BOROVO koja će se održati dana </text:span></text:p>
      <text:p text:style-name="P2"><text:span text:style-name="T1">10.7.2026. <text:s/>god. (petak) <text:s/>u prostorijama </text:span><text:span text:style-name="T2">Dječjeg</text:span><text:span text:style-name="T1"> vrtića, sa početkom u <text:s/>9,30 </text:span><text:span text:style-name="T2">sati</text:span><text:span text:style-name="T1">.</text:span></text:p>
      <text:p text:style-name="P2"><text:span text:style-name="T1">Za </text:span><text:span text:style-name="T2">sjednicu</text:span><text:span text:style-name="T1"> je predložen </text:span><text:span text:style-name="T2">slijedeći</text:span></text:p>
      <text:p text:style-name="P1"/>
      <text:p text:style-name="P2"><text:span text:style-name="T1"><text:s text:c="66"/>D N E V N I <text:s text:c="6"/>R E D :</text:span></text:p>
      <text:p text:style-name="P1"/>
      <text:p text:style-name="P2"><text:span text:style-name="T2">1.</text:span><text:span text:style-name="T1">Usvajanje zapisnika sa 4. </text:span><text:span text:style-name="T2">sjednice</text:span><text:span text:style-name="T1"> Upravnog </text:span><text:span text:style-name="T2">vijeća</text:span><text:span text:style-name="T1"> <text:s/>DV <text:s/>ZLATOKOSA BOROVO. ( prilog 1)</text:span></text:p>
      <text:p text:style-name="P2"><text:span text:style-name="T1">2. Odluka o upisu </text:span><text:span text:style-name="T2">djece</text:span><text:span text:style-name="T1"> u Dečji vrtić ZLATOKOSA BOROVO za pedagošku 2026.-2027. godinu. </text:span></text:p>
      <text:p text:style-name="P2"><text:span text:style-name="T1">-LISTA <text:s/>REZULTATA UPISA </text:span><text:span text:style-name="T2">DJECE</text:span><text:span text:style-name="T1"> U </text:span><text:span text:style-name="T2">Dječji</text:span><text:span text:style-name="T1"> vrtić ZLATOKOSA BOROVO</text:span></text:p>
      <text:p text:style-name="P2"><text:span text:style-name="T1">za pedagošku <text:s text:c="2"/>2026.-2027. g. </text:span><text:span text:style-name="T3">– donesena na 2. </text:span><text:span text:style-name="T4">sjednici</text:span><text:span text:style-name="T3"> </text:span><text:span text:style-name="T4">Povjerenstva</text:span><text:span text:style-name="T3"> za upis od 8.7.2026. ( prilog 2)</text:span></text:p>
      <text:p text:style-name="P2"><text:span text:style-name="T1">3. </text:span><text:span text:style-name="T2">Prijedlog</text:span><text:span text:style-name="T1"> povećanje osnovice za obračun </text:span><text:span text:style-name="T2">plaće</text:span><text:span text:style-name="T1"> zaposlenih u DV ZLATOKOSA. -Odluka</text:span></text:p>
      <text:p text:style-name="P2"><text:span text:style-name="T1">- </text:span><text:span text:style-name="T3">povećanje bi se obračunalo na </text:span><text:span text:style-name="T4">plaću</text:span><text:span text:style-name="T3"> za 6.2026.</text:span></text:p>
      <text:p text:style-name="P2"><text:span text:style-name="T1">4. Raspisivanje </text:span><text:span text:style-name="T2">natječaj</text:span><text:span text:style-name="T1">a za prijem u radni odnos na određeno </text:span><text:span text:style-name="T2">vrijeme</text:span><text:span text:style-name="T1"> 2 </text:span><text:span text:style-name="T2">odgojitelja</text:span><text:span text:style-name="T1">.</text:span></text:p>
      <text:p text:style-name="P2"><text:span text:style-name="T1"><text:s text:c="4"/></text:span><text:span text:style-name="T3">- </text:span><text:span text:style-name="T4">odgojitelj</text:span><text:span text:style-name="T3">ici MP prestaje radni odnos sa 31.8.2026. budući da u zakonskom roku nije položila stručni ispit, zbog organizacijskih potreba neophodno je raspisati navedeni </text:span><text:span text:style-name="T4">natječaj</text:span><text:span text:style-name="T3">.</text:span></text:p>
      <text:p text:style-name="P1">5. Plaćanje računa za pelet. Odluka.</text:p>
      <text:p text:style-name="P2"><text:span text:style-name="T1"><text:s text:c="3"/></text:span><text:span text:style-name="T3"><text:s/>- budući da račun prelazi iznos od 660,00 eura za koj</text:span><text:span text:style-name="T4">e</text:span><text:span text:style-name="T3"> </text:span><text:span text:style-name="T4">ravnatelj</text:span><text:span text:style-name="T3">ica sama donosi odluku o isplati, potrebna je odluka Upravnog </text:span><text:span text:style-name="T4">vijeća</text:span><text:span text:style-name="T3">. ( prilog 3)</text:span></text:p>
      <text:p text:style-name="P2"><text:span text:style-name="T1">6. </text:span><text:span text:style-name="T2">Izvještaji</text:span><text:span text:style-name="T1">:</text:span></text:p>
      <text:p text:style-name="P2"><text:span text:style-name="T3">- </text:span><text:span text:style-name="T4">rješenja</text:span><text:span text:style-name="T3"> i sredstva MZOM za programe nacionalnih manjina i predškolu za ovu godinu nisu dostavljena,</text:span></text:p>
      <text:p text:style-name="P2"><text:span text:style-name="T3">- u skaldu sa </text:span><text:span text:style-name="T4">izmjenama</text:span><text:span text:style-name="T3"> i dopunama ZPOO od 13.3.2026. uspostavlja se sistem e- matica te je do 30.9.2026. potrebno uneti sve podatke o ustanovi, zaposlenima, </text:span><text:span text:style-name="T4">djeci</text:span><text:span text:style-name="T3">, </text:span></text:p>
      <text:p text:style-name="P1">7. Informacije:</text:p>
      <text:p text:style-name="P2"><text:span text:style-name="T1"><text:s/>Aktivnosti sa </text:span><text:span text:style-name="T2">djecom</text:span><text:span text:style-name="T1">:</text:span></text:p>
      <text:p text:style-name="P2"><text:span text:style-name="T1"><text:s text:c="8"/></text:span><text:span text:style-name="T2">A)</text:span><text:span text:style-name="T1">Realizirano:</text:span></text:p>
      <text:p text:style-name="P2"><text:span text:style-name="T3">- 23.6.2026. prvi dan </text:span><text:span text:style-name="T4">ljeta</text:span><text:span text:style-name="T3"> , aktivnosti na temu „ </text:span><text:span text:style-name="T4">Ljeto</text:span><text:span text:style-name="T3"> u vrtiću“</text:span></text:p>
      <text:p text:style-name="P2"><text:span text:style-name="T1"><text:s text:c="7"/>B) Planirano:</text:span></text:p>
      <text:p text:style-name="P2"><text:span text:style-name="T3">- rad u sedmom </text:span><text:span text:style-name="T4">mjesecu</text:span><text:span text:style-name="T3"> odvija se u </text:span><text:span text:style-name="T4">dvije</text:span><text:span text:style-name="T3"> dežurne grupe budući da je </text:span><text:span text:style-name="T4">dio</text:span><text:span text:style-name="T3"> zaposlenika na godišnjem odmoru te <text:s/>se </text:span><text:span text:style-name="T4">izmjenjuju</text:span><text:span text:style-name="T3"> tokom </text:span><text:span text:style-name="T4">mjeseca</text:span><text:span text:style-name="T3">,</text:span></text:p>
      <text:p text:style-name="P2"><text:span text:style-name="T3">- u osmom </text:span><text:span text:style-name="T4">mjesecu</text:span><text:span text:style-name="T3"> je kolektivni godišnji odmor.</text:span></text:p>
      <text:p text:style-name="P1">8. Razno.</text:p>
      <text:p text:style-name="P1"><text:s/></text:p>
      <text:p text:style-name="P2"><text:span text:style-name="T1">Članovi Upravnog </text:span><text:span text:style-name="T2">vijeća</text:span><text:span text:style-name="T1"> dužni su se pozivu odazvati, <text:s/>eventualnu </text:span><text:span text:style-name="T2">spriječenost</text:span><text:span text:style-name="T1"> <text:s/>najaviti </text:span><text:span text:style-name="T2">Predsjedniku</text:span><text:span text:style-name="T1"> Upravnog </text:span><text:span text:style-name="T2">vijeća</text:span><text:span text:style-name="T1">. <text:s text:c="69"/></text:span></text:p>
      <text:p text:style-name="P1"><text:s text:c="91"/></text:p>
      <text:p text:style-name="P1"/>
      <text:p text:style-name="P2"><text:span text:style-name="T1"><text:s text:c="92"/></text:span><text:span text:style-name="T2">PREDSJEDNIK</text:span><text:span text:style-name="T1"> UPRAVNOG </text:span><text:span text:style-name="T2">VIJEĆA</text:span><text:span text:style-name="T1">:</text:span></text:p>
      <text:p text:style-name="P2"><text:span text:style-name="T1"><text:s text:c="92"/>Dragan Rakazović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3:30:48.447525300</meta:creation-date>
    <dc:date>2026-07-09T13:31:50.395085800</dc:date>
    <meta:editing-duration>PT1M2S</meta:editing-duration>
    <meta:editing-cycles>1</meta:editing-cycles>
    <meta:document-statistic meta:table-count="0" meta:image-count="1" meta:object-count="0" meta:page-count="1" meta:paragraph-count="38" meta:word-count="336" meta:character-count="2633" meta:non-whitespace-character-count="1784"/>
    <meta:generator>LibreOffice/26.2.4.2$Windows_X86_64 LibreOffice_project/0229ac93fcf0d7cbc6376066c6f35021cef002dc</meta:generator>
  </office:meta>
</office:document-meta>
</file>